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6</text:p>
          </table:table-cell>
          <table:table-cell table:style-name="ce1" table:number-columns-repeated="9"/>
          <table:table-cell table:style-name="ce1" office:value-type="string" calcext:value-type="string">
            <text:p>221024</text:p>
          </table:table-cell>
          <table:table-cell table:style-name="ce1" office:value-type="string" calcext:value-type="string">
            <text:p>Man dragged, struck and kicked by officers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SB; on-duty; assault; abuse of authority; obstruction of justice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4ulHqGJPhicYv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58+00:00</meta:creation-date>
    <dc:date>2026-09-05T12:49:58+00:00</dc:date>
  </office:meta>
</office:document-meta>
</file>