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285</text:p>
          </table:table-cell>
          <table:table-cell table:style-name="ce1" table:number-columns-repeated="9"/>
          <table:table-cell table:style-name="ce1" office:value-type="string" calcext:value-type="string">
            <text:p>221043</text:p>
          </table:table-cell>
          <table:table-cell table:style-name="ce1" office:value-type="string" calcext:value-type="string">
            <text:p>Man detained and strip searched for drunk driving, alleges police made false statements</text:p>
          </table:table-cell>
          <table:table-cell table:style-name="ce1" office:value-type="string" calcext:value-type="string">
            <text:p>2001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sychological harm; disregard of dignity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investigation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buse of authority; on-duty; Edmonton Police Service; misconduct; Charter; excessive forc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8"/>
          <table:table-cell table:style-name="ce1" office:value-type="string" calcext:value-type="string">
            <text:p>i-9zBt1NkWy4ya3l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49:34+00:00</meta:creation-date>
    <dc:date>2026-09-05T12:49:34+00:00</dc:date>
  </office:meta>
</office:document-meta>
</file>