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73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Person in Crisis on Whyte Avenue</text:p>
          </table:table-cell>
          <table:table-cell table:style-name="ce1" table:number-columns-repeated="28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1:36+00:00</meta:creation-date>
    <dc:date>2026-09-05T07:41:36+00:00</dc:date>
  </office:meta>
</office:document-meta>
</file>