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75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Public Bathrooms and Lack of Access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21+00:00</meta:creation-date>
    <dc:date>2026-09-05T07:41:21+00:00</dc:date>
  </office:meta>
</office:document-meta>
</file>